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0-апреля-изменится-маршрут-автобуса-794"/>С 10 апреля изменится маршрут автобуса № 794<text:bookmark-end text:name="с-10-апреля-изменится-маршрут-автобуса-794"/></text:h>
      <text:p text:style-name="First_20_paragraph">09.04.2021</text:p>
      <text:p text:style-name="Text_20_body">В Можайском районе с субботы, 10 апреля, будут внесены изменения в маршрут автобуса №794. Объявление об этом опубликовано на официальном портале мэра и правительства Москвы.<text:line-break/><text:line-break/>По пути от станции МЦД «Сетунь» автобусы будут объезжать закрытый участок эстакады Кубинка - Боженко по улице Толбухина, Запорожской улице, дублеру улицы Кубинки с разворотом под эстакадой. Далее они будут следовать своим маршрутом в обоих направлениях.<text:line-break/><text:line-break/>Кроме того, временно не будет действовать остановка «Улица Горбунова». Пассажиры смогут пользоваться новой остановкой, которая называется «Запорожская улица».<text:line-break/><text:line-break/>Отмечается, что такой график вводится на время ремонта эстакады Кубинка - Боженко на пересечении с железнодорожными путями.</text:p>
      <text:p text:style-name="Text_20_body">-- Фото: портал мэра и правительства Москвы</text:p>
      <text:p text:style-name="Text_20_body"><text:line-break/></text:p>
      <text:p text:style-name="Text_20_body">Адрес страницы: <text:a xlink:type="simple" xlink:href="http://mozhaisky.mos.ru/presscenter/news/detail/9858519.html" office:name=""><text:span text:style-name="Definition">http://mozhaisky.mos.ru/presscenter/news/detail/9858519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5T10:18:15Z</meta:creation-date>
    <dc:date>2024-12-25T10:18:15Z</dc:date>
  </office:meta>
</office:document-meta>
</file>