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ликолепная-семерка-московского-запада"/>Великолепная семерка московского Запада<text:bookmark-end text:name="великолепная-семерка-московского-запада"/></text:h>
      <text:p text:style-name="First_20_paragraph">27.04.2016</text:p>
      <text:p text:style-name="Text_20_body"/>
      <text:p text:style-name="Text_20_body"><text:span text:style-name="T1">Старшее поколение наверняка очень хорошо помнит киноленту «Великолепная семерка»</text:span></text:p>
      <text:p text:style-name="Text_20_body">В советское время это был один из немногих американских фильмов, который не просто был разрешен к показу, но буквально не сходил с экранов. В фильме семеро смельчаков с Дикого Запада взяли на себя поистине благородную миссию – защищать простых людей. Причем за совершенно символическое вознаграждение, фактически просто по душевной доброте.</text:p>
      <text:p text:style-name="Text_20_body">Молодых людей, о которых пойдет речь ниже, тоже уже сравнивают с великолепной семеркой. Это руководители самых активных молодежных палат Западного административного округа Москвы Мария Летникова (Проспект Вернадского), Денис Лыткин (Можайский), Николай Семенов (Кунцево), Рушан Айсин (Фили-Давыдково), Анна Потаева (Ново-Переделкино), Дмитрий Харитонов (Дорогомилово), Юрий Рузаков (Солнцево). Великолепная семерка – это не только потому, что их тоже семеро. Они, как и персонажи вестерна, радеют за простых людей и хотят сделать их жизнь лучше.</text:p>
      <text:p text:style-name="Text_20_body">В американском фильме у семерых стрелков был лидер. Среди наших героев таковым можно считать Марию Летникову. Ведь она, помимо того, что возглавляет Молодежную палату своего района, является еще и заместителем председателя Молодежной палаты Москвы. Хотя лидерскими и организаторскими способностями обладает каждый из них. Можно сказать, что главные среди нашей великолепной семерки – все семеро.</text:p>
      <text:p text:style-name="Text_20_body">Исчерпывающее описание их деятельности дать трудно. А если вкратце, то лидеры молодежных палат Западного административного округа столицы активно участвуют во всех без исключения мероприятиях не только в своих районах и не только в своем округе. Городские события тоже без них не обходятся. Совсем недавно, 5 марта, молодые парламентарии округа организовали на Поклонной горе концерт в честь ветеранов Великой Отечественной войны. Еще наши активисты проводят марши памяти. Один из последних был посвящен 30-летней годовщине трагедии на Чернобыльской атомной электростанции. Встречи с интересными людьми, рейды безопасности, спортивные состязания... Если присмотритесь, снова увидите умелую руку активистов ЗАО Москвы.</text:p>
      <text:p text:style-name="Text_20_body">Столичная Мэрия легко полагается на этих еще достаточно юных людей во всех своих инициативах. В том числе в только что завершившихся общегородских субботниках, а также столь важных проектах, как «Активный гражданин» и «Наш город». А ведь у ребят есть и собственные проекты, о которых они, к примеру, заявили на съезде молодых парламентариев Москвы в 2015 году. Именно делегаты от Западного административного округа представили на нем программы «Мониторинг детских площадок», «Твой инспектор», «Создание безопасных маршрутов для велосипедистов» и другие. Нужно только, чтобы остальные прислушались к идеям ребят и дали им зеленый свет.</text:p>
      <text:p text:style-name="Text_20_body">Классический американский вестерн заканчивается, как все помнят, хеппи-эндом. Храбрые стрелки успешно справились со своей задачей и сумели защитить крестьян. Нашей великолепной семерке мы тоже желаем хеппи-энда. Не просто желаем, но и верим, что он непременно будет.</text:p>
      <text:p text:style-name="Text_20_body">Сергей Ермолаев<text:line-break/></text:p>
      <text:p text:style-name="Text_20_body"><text:line-break/></text:p>
      <text:p text:style-name="Text_20_body">Адрес страницы: <text:a xlink:type="simple" xlink:href="http://mozhaisky.mos.ru/presscenter/news/detail/2861460.html" office:name=""><text:span text:style-name="Definition">http://mozhaisky.mos.ru/presscenter/news/detail/2861460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7T12:49:15Z</meta:creation-date>
    <dc:date>2024-02-17T12:49:15Z</dc:date>
  </office:meta>
</office:document-meta>
</file>