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имвол-года-в-подарок"/>Символ года – в подарок<text:bookmark-end text:name="символ-года-в-подарок"/></text:h>
      <text:p text:style-name="First_20_paragraph">01.02.2016</text:p>
      <text:p text:style-name="Text_20_body"/>
      <text:p text:style-name="Text_20_body"><text:span text:style-name="T1">29 января представители Молодежной палаты совместно с детским центром «Отражение» организовали для маленьких жителей Можайского района веселую спортивную эстафету</text:span></text:p>
      <text:p text:style-name="Text_20_body">Ребятам из команд «Непобедимые» и «Звезда» предстояло преодолеть дистанцию, прыгая на фитболе, пронести шарик на гигантской «ладошке» и даже побывать «на болоте», где разрешается двигаться только по следам, шагнешь в сторону – «утонешь». Детям очень понравилась такая игра, и поэтому неудивительно, что после ее завершения они весело и дружно прокричали «Ква-ква!».</text:p>
      <text:p text:style-name="Text_20_body">Одно из самых оригинальных заданий – пролезть через специальную ткань с дырками, а после этого обежать конус и вернуться к команде таким же необычным способом. Некоторые боялись не справиться, однако опасения оказались напрасными. А вот задание, где нужно было завязать как можно больше ленточек, было не таким легким, каким представлялось на первый взгляд. Когда ребята решили, что оно уже позади, организаторы эстафеты сообщили, что теперь им придется на время развязывать ленточки соперников! Однако мимолетное огорчение быстро сменилось азартом, и «Непобедимые» со «Звездой» хорошо справились с задачей.</text:p>
      <text:p text:style-name="Text_20_body">В итоге победила дружба. Всех ребят ждали сладкие подарки и плюшевые обезьянки – символ года.</text:p>
      <text:p text:style-name="Text_20_body">Представители Молодежной платы пообещали вновь прийти в гости к воспитанникам «Отражения». В ближайших планах – лекция о космосе. А чтобы дети к ней подготовились, им поручили узнать все о Юрии Гагарине.</text:p>
      <text:p text:style-name="Text_20_body">Ирина Обухова</text:p>
      <text:p text:style-name="Text_20_body"><text:line-break/></text:p>
      <text:p text:style-name="Text_20_body">Адрес страницы: <text:a xlink:type="simple" xlink:href="http://mozhaisky.mos.ru/presscenter/news/detail/2480995.html" office:name=""><text:span text:style-name="Definition">http://mozhaisky.mos.ru/presscenter/news/detail/2480995.html</text:span></text:a></text:p>
      <text:p text:style-name="Text_20_body"><text:a xlink:type="simple" xlink:href="http://mozhaisky.mos.ru" office:name=""><text:span text:style-name="Definition">Управа Можай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3-09T19:31:58Z</meta:creation-date>
    <dc:date>2024-03-09T19:31:58Z</dc:date>
  </office:meta>
</office:document-meta>
</file>