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можайского-района-могут-26-апреля-поучаствовать-в-субботнике-в-козловском-лесу"/>Жители Можайского района могут 26 апреля поучаствовать в субботнике в Козловском лесу<text:bookmark-end text:name="жители-можайского-района-могут-26-апреля-поучаствовать-в-субботнике-в-козловском-лесу"/></text:h>
      <text:p text:style-name="First_20_paragraph">25.04.2025</text:p>
      <text:p text:style-name="Text_20_body">25.04.2025</text:p>
      <text:p text:style-name="Text_20_body">Жители Можайского района могут 26 апреля присоединиться к общегородскому субботнику. На него всех желающих пригласила управа во «ВКонтакте».</text:p>
      <text:p text:style-name="Text_20_body">Москвичам предлагают помочь навести порядок на территории Козловского леса. Начало мероприятия запланировано на 10 часов утра.</text:p>
      <text:p text:style-name="Text_20_body">Всем собравшимся предоставят инвентарь. Хорошее настроение будет создавать музыкальное сопровождение. Когда работы завершатся, будет организована полевая кухня с едой и чаем.</text:p>
      <text:p text:style-name="Text_20_body">По <text:a xlink:type="simple" xlink:href="https://vk.com/upravamozayka?w=wall-217341721_2507&amp;ysclid=m6kluk2pdb931129736" office:name=""><text:span text:style-name="Definition">ссылке</text:span></text:a> размещены адреса, где можно получить инвентарь для уборки территории возле своего дома.</text:p>
      <text:p text:style-name="Text_20_body">Напомним, 19 апреля субботник <text:a xlink:type="simple" xlink:href="https://mozhaiskiy-gazeta.ru/v-mozhajskom-rajone-19-aprelja-projdet-subbotnik" office:name=""><text:span text:style-name="Definition">прошел</text:span></text:a> в сквере «Дубки» на улице Говорова.</text:p>
      <text:p text:style-name="Text_20_body">-- Фото: управа Можайского района</text:p>
      <text:p text:style-name="Text_20_body"><text:line-break/></text:p>
      <text:p text:style-name="Text_20_body">Адрес страницы: <text:a xlink:type="simple" xlink:href="http://mozhaisky.mos.ru/presscenter/news/detail/12937395.html" office:name=""><text:span text:style-name="Definition">http://mozhaisky.mos.ru/presscenter/news/detail/12937395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5T15:25:47Z</meta:creation-date>
    <dc:date>2025-04-25T15:25:47Z</dc:date>
  </office:meta>
</office:document-meta>
</file>