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исты-цмд-можайский-посетили-музей-чайковского"/>Активисты ЦМД «Можайский» посетили музей Чайковского<text:bookmark-end text:name="активисты-цмд-можайский-посетили-музей-чайковского"/></text:h>
      <text:p text:style-name="First_20_paragraph">07.06.2023</text:p>
      <text:p text:style-name="Text_20_body">Активисты центра московского долголетия «Можайский» посетили музей Петра Чайковского, который с 2007 года работает в здании одноименного культурного центра.</text:p>
      <text:p text:style-name="Text_20_body">Как <text:a xlink:type="simple" xlink:href="https://vk.com/uszn_zao?w=wall-127338394_809" office:name=""><text:span text:style-name="Definition">сообщается</text:span></text:a> на странице УСЗН ЗАО города Москвы, музей занимает половину второго этажа флигеля большой старинной усадьбы. Здесь композитор жил с сентября 1872 по ноябрь 1873 года. «Долголеты» смогли не только смотреть экспонаты, узнать факты из его биографии и творчества, но и насладиться музыкой Чайковского.</text:p>
      <text:p text:style-name="Text_20_body">Поездка была организована в рамках проекта «Маршрут к долголетию». В завершение активисты заехали в ЦМД «Беговой», где познакомились с его посетителями.</text:p>
      <text:p text:style-name="Text_20_body">Посетить встречи самоорганизованных клубов жители Можайского старшего возраста могут по адресу: ул. Гришина, д. 8, корп. 3.</text:p>
      <text:p text:style-name="Text_20_body">-- Фото: УСЗН ЗАО города Москвы</text:p>
      <text:p text:style-name="Text_20_body"><text:line-break/></text:p>
      <text:p text:style-name="Text_20_body">Адрес страницы: <text:a xlink:type="simple" xlink:href="http://mozhaisky.mos.ru/presscenter/news/detail/11637586.html" office:name=""><text:span text:style-name="Definition">http://mozhaisky.mos.ru/presscenter/news/detail/11637586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5:46:34Z</meta:creation-date>
    <dc:date>2023-06-07T15:46:34Z</dc:date>
  </office:meta>
</office:document-meta>
</file>