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жайском-полиция-задержала-подозреваемого-в-сбыте-поддельной-денежной-купюры"/>В Можайском полиция задержала подозреваемого в сбыте поддельной денежной купюры<text:bookmark-end text:name="в-можайском-полиция-задержала-подозреваемого-в-сбыте-поддельной-денежной-купюры"/></text:h>
      <text:p text:style-name="First_20_paragraph">29.12.2021</text:p>
      <text:p text:style-name="Text_20_body">Правоохранители ЗАО задержали подозреваемого в сбыте фальшивой денежной купюры. Об этом <text:a xlink:type="simple" xlink:href="https://xn--80anw.xn--j1adp.xn--b1aew.xn--p1ai/news/item/27727657/" office:name=""><text:span text:style-name="Definition">сообщает</text:span></text:a> пресс-служба УВД по округу.</text:p>
      <text:p text:style-name="Text_20_body">По предварительным данным, мужчина попытался расплатиться фальшивой банкнотой номиналом 5 тысяч рублей за продукты в магазине на Беловежской улице.</text:p>
      <text:p text:style-name="Text_20_body">Кассир усомнилась в подлинности полученных денег и незамедлительно обратилась в полицию. Прибывшие на место происшествия полицейские задержали подозреваемого – 27-летнего безработного мужчину, а купюру изъяли.</text:p>
      <text:p text:style-name="Text_20_body">Экспертиза показала, что образец является поддельным по способу печати реквизитов и защитных элементов. Задержанный рассказал, что купил купюру в интернете.</text:p>
      <text:p text:style-name="Text_20_body">По факту происшествия возбуждено уголовное дело по признакам преступления по статье «Изготовление, хранение, перевозка или сбыт поддельных денег или ценных бумаг». Подозреваемый находится под подпиской о невыезде и надлежащем поведении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mozhaisky.mos.ru/presscenter/news/detail/10515603.html" office:name=""><text:span text:style-name="Definition">http://mozhaisky.mos.ru/presscenter/news/detail/10515603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7T12:23:54Z</meta:creation-date>
    <dc:date>2024-03-07T12:23:54Z</dc:date>
  </office:meta>
</office:document-meta>
</file>