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лоса-семьи-в-центре-досуга-и-творчества-провели-вокальный-конкурс"/>Голоса семьи: в Центре досуга и творчества провели вокальный конкурс<text:bookmark-end text:name="голоса-семьи-в-центре-досуга-и-творчества-провели-вокальный-конкурс"/></text:h>
      <text:p text:style-name="First_20_paragraph">01.12.2021</text:p>
      <text:p text:style-name="Text_20_body"><text:line-break/></text:p>
      <text:p text:style-name="Text_20_body">В Можайском районе на базе ТКС «Кунцево» работает Центр досуга и творчества. Там царит теплая атмосфера, а на занятия частенько приходят целые семьи. Недавно там провели вокальный семейный конкурс на лучшее исполнение репертуарной песни. Об этом сообщила заведующая Центром досуга и творчества Ирина Александровна Голубева.<text:line-break/><text:line-break/>- Руководитель ансамбля русской народной песни "Беседушка" Анна Гречина провела вокальный конкурс среди семей на лучшее исполнение репертуарной народной песни. В конкурсной программе прозвучали народные, авторские песни, популярные в семьях участников конкурса. Именно их они поют дома, в моменты, когда собираются все вместе, - рассказала Голубева.<text:line-break/><text:line-break/>Среди фаворитов семей, занимающихся в центре, такие композиции как «Шумел сурово Брянский лес», «У меня, младой муж гнедой», «Ехала деревня мимо мужика», народные потешки. Все эти песни прошли проверку временем, и являются частью нематериальной русской культуры, которую так важно передавать подрастающему поколению.<text:line-break/><text:line-break/>- Жюри конкурса учитывало артистичность и вокальные данные участников. Победителями конкурса стала семья Тимар,а приз зрительских симпатий получила семья Лапшиных за любовь и преданность к народной песни. Мы поздравляем наших победителей, а всех остальных просим не расстраиваться — у них еще будет возможность отличиться, - добавила Ирина Александровна.<text:line-break/><text:line-break/>Все участники получили поощрительные призы, а главное — заряд хорошего настроения и радость, которую можно испытать только в обществе единомышленников!</text:p>
      <text:p text:style-name="Text_20_body"><text:line-break/></text:p>
      <text:p text:style-name="Text_20_body">Адрес страницы: <text:a xlink:type="simple" xlink:href="http://mozhaisky.mos.ru/presscenter/news/detail/10439414.html" office:name=""><text:span text:style-name="Definition">http://mozhaisky.mos.ru/presscenter/news/detail/10439414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3T21:25:21Z</meta:creation-date>
    <dc:date>2024-01-13T21:25:21Z</dc:date>
  </office:meta>
</office:document-meta>
</file>