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с-18-ноября-по-11-декабря-2021-г.-в-онлайн-формате-2-го-всероссийского-диктанта-по-энергосбережению-в-сфере-жкх-е-диктант"/>О проведении с 18 ноября по 11 декабря 2021 г. в онлайн-формате 2-го Всероссийского диктанта по энергосбережению в сфере ЖКХ "Е-ДИКТАНТ"<text:bookmark-end text:name="о-проведении-с-18-ноября-по-11-декабря-2021-г.-в-онлайн-формате-2-го-всероссийского-диктанта-по-энергосбережению-в-сфере-жкх-е-диктант"/></text:h>
      <text:p text:style-name="First_20_paragraph">25.11.2021</text:p>
      <text:p text:style-name="Text_20_body"><text:span text:style-name="T1">Задачи диктанта:</text:span></text:p>
      <text:p text:style-name="Text_20_body">1. Привлечение внимания общества и средств массовой информации к проблемам энергосбережения в сфере ЖКХ.<text:line-break/><text:line-break/>2. Предоставление возможности всем желающим проверить свои знания по энергосбережению в сфере ЖКХ.<text:line-break/><text:line-break/>3. Повышение уровня грамотности потребителей жилищно-коммунальных услуг, стимулирование использования энергосберегающих технологий.</text:p>
      <text:p text:style-name="Text_20_body"><text:span text:style-name="T1">Условия участия:</text:span></text:p>
      <text:p text:style-name="Text_20_body">· возраст 12 лет и старше;</text:p>
      <text:p text:style-name="Text_20_body">· регистрация на сайте energydict.ru;</text:p>
      <text:p text:style-name="Text_20_body">· доступ в Интернет.</text:p>
      <text:p text:style-name="Text_20_body">Диктант проводится на всей территории Российской Федерации в два этапа:<text:line-break/></text:p>
      <text:p text:style-name="Text_20_body">· первый этап (отборочный тур) проводится в период с 18 ноября по 7 декабря 2021 года, содержит 50 вопросов;</text:p>
      <text:p text:style-name="Text_20_body">· второй этап (финальный тур) проводится 11 декабря 2021 года, содержит 30 вопросов.</text:p>
      <text:p text:style-name="Text_20_body">Первый этап (отборочный тур) проходит на официальном сайте Диктанта, а также очно на 10 (десяти) площадках. График и перечень адресов проведения на очных площадках публикуется на официальном сайте Диктанта не позднее 11 ноября 2021 года.</text:p>
      <text:p text:style-name="Text_20_body"><text:span text:style-name="T1">Первый этап (отборочный тур)</text:span></text:p>
      <text:p text:style-name="Text_20_body">Для участия в отборочном туре кандидату необходимо пройти регистрацию на официальном сайте Диктанта (создать личный кабинет) и поочередно ответить на вопросы Диктанта.<text:line-break/><text:line-break/>Одно и то же лицо может принять участие в Диктанте только один раз. В случае повторной регистрации одного и того же лица результаты Диктанта этого участника аннулируются.<text:line-break/><text:line-break/>Время на выполнение заданий первого этапа Диктанта составляет 90 минут. С целью информирования участника о количестве оставшегося на выполнение заданий времени в соответствующем разделе сайта Диктанта помещается таймер обратного отсчета времени.<text:line-break/><text:line-break/>За каждый правильный ответ на вопрос участник получает два балла. Максимальное количество баллов за первый этап Диктанта – 100 (сто).<text:line-break/><text:line-break/>Участники Диктанта, получившие по итогам первого этапа не менее пятидесяти баллов, допускаются до участия во втором этапе Диктанта.</text:p>
      <text:p text:style-name="Text_20_body"><text:span text:style-name="T1">Второй этап (финальный тур)</text:span></text:p>
      <text:p text:style-name="Text_20_body">Второй этап Диктанта (финальный тур) проводится на сайте Диктанта в прямом эфире на YouTube-канале. Начало: 12 часов 00 минут по московскому времени. Продолжительность финального тура – не более 120 минут.<text:line-break/><text:line-break/>Для участия в финальном туре кандидату в день проведения испытания необходимо на сайте Диктанта войти в свой личный кабинет (пройти процедуру авторизации) и поочередно ответить на озвучиваемые ведущим в прямом эфире вопросы.<text:line-break/><text:line-break/>Время на выполнение каждого задания второго этапа Диктанта ограничено. С целью информирования участника о количестве оставшегося на выполнение заданий времени в соответствующем разделе сайта Диктанта помещается таймер обратного отсчета времени.</text:p>
      <text:p text:style-name="Text_20_body">Участник получает следующее количество баллов:<text:line-break/><text:line-break/>с 1-го по 10-й вопрос – по два балла за каждый правильный;<text:line-break/><text:line-break/>с 11-го по 25-й вопрос – по три балла за каждый правильный ответ;<text:line-break/><text:line-break/>с 26-го по 30-й вопрос – по семь баллов за каждый правильный ответ.<text:line-break/><text:line-break/>Максимальное количество баллов за второй этап Диктанта – 100 (сто).</text:p>
      <text:p text:style-name="Text_20_body"><text:span text:style-name="T1">Лотерея</text:span></text:p>
      <text:p text:style-name="Text_20_body">Все участники второго этапа Диктанта принимают участие в лотерее, для чего каждому из них присваивается индивидуальный номер. В прямом эфире Оргкомитет с использованием генератора случайных чисел отбирает 20 (двадцать) победителей лотереи.</text:p>
      <text:p text:style-name="Text_20_body"><text:span text:style-name="T1">Конкурс в социальных сетях «Энергия лайфхака»</text:span></text:p>
      <text:p text:style-name="Text_20_body">В период с 18 ноября 2021 года до 23 часов 59 минут по московскому времени 7 декабря 2021 года в официальных аккаунтах Диктанта в социальных сетях проводится конкурс «Энергия лайфхака», принять участие в котором могут только участники Диктанта. Для участия в конкурсе в социальных сетях необходимо выполнить следующие действия:<text:line-break/><text:line-break/>1. Рассказать и показать в социальных сетях свои секреты энергосбережения в ЖКХ в любом формате.<text:line-break/><text:line-break/>2. В публикации указать хештеги: #едиктант #жкх #энергосбережение #фондЖКХ #я_россия #ЭнергияЛайфхака.<text:line-break/><text:line-break/>3. В публикации отметить официальный аккаунт Диктанта в соответствующей социальной сети.<text:line-break/><text:line-break/>4. Подписаться на официальный аккаунт Диктанта и Оператора Диктанта в соответствующей социальной сети.<text:line-break/><text:line-break/>5. В публикации указать свое ФИО.<text:line-break/><text:line-break/>Оргкомитет определяет 15 (пятнадцать) победителей конкурса в социальных сетях в соответствии с критериями релевантности, оригинальности подачи материала, актуальности и грамотности.</text:p>
      <text:p text:style-name="Text_20_body"><text:span text:style-name="T1">Cертификат участника</text:span></text:p>
      <text:p text:style-name="Text_20_body">Все участники второго этапа Диктанта получают электронный сертификат участника путем скачивания его из личного кабинета на сайте.</text:p>
      <text:p text:style-name="Text_20_body"><text:span text:style-name="T1">Подведение итогов Диктанта, награждение победителей</text:span></text:p>
      <text:p text:style-name="Text_20_body">Подведение итогов Диктанта и объявление победителей осуществляются в прямом эфире сразу после завершения второго этапа Диктанта.<text:line-break/><text:line-break/>Победителями Диктанта становятся 80 участников второго этапа, занявшие первые 10 позиций общего рейтингового списка в каждом федеральном округе Российской Федерации в соответствии с полученным по результатам второго этапа Диктанта количеством баллов.<text:line-break/><text:line-break/>Победители Диктанта, лотереи, конкурса в социальных сетях награждаются ценными призами с логотипом Диктанта и дипломами, которые высылаются на почтовый адрес победителя. Ценные призы и дипломы доставляются по почте за счет Оператора Диктан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zhaisky.mos.ru/presscenter/news/detail/10425692.html" office:name=""><text:span text:style-name="Definition">http://mozhaisky.mos.ru/presscenter/news/detail/10425692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7:38:05Z</meta:creation-date>
    <dc:date>2023-05-15T17:38:05Z</dc:date>
  </office:meta>
</office:document-meta>
</file>