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оскве-прошло-заседание-федерального-оперативного-штаба"/>В Москве прошло заседание Федерального оперативного штаба<text:bookmark-end text:name="в-москве-прошло-заседание-федерального-оперативного-штаба"/></text:h>
      <text:p text:style-name="First_20_paragraph">28.11.2019</text:p>
      <text:p text:style-name="Text_20_body">12 ноября 2019 года под председательством руководителя Федерального оперативного штаба, Директора ФСБ России А.В. Бортникова проведено заседание Федерального оперативного штаба, на котором рассмотрены актуальные вопросы противодействия терроризму.</text:p>
      <text:p text:style-name="Text_20_body"><text:line-break/></text:p>
      <text:p text:style-name="Text_20_body"><text:line-break/></text:p>
      <text:p text:style-name="Text_20_body">Адрес страницы: <text:a xlink:type="simple" xlink:href="http://mozhaisky.mos.ru/counter-terrorism/news/detail/8522484.html" office:name=""><text:span text:style-name="Definition">http://mozhaisky.mos.ru/counter-terrorism/news/detail/8522484.html</text:span></text:a></text:p>
      <text:p text:style-name="Text_20_body"><text:a xlink:type="simple" xlink:href="http://mozhaisky.mos.ru" office:name=""><text:span text:style-name="Definition">Управа Можай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3T13:16:41Z</meta:creation-date>
    <dc:date>2024-02-23T13:16:41Z</dc:date>
  </office:meta>
</office:document-meta>
</file>