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по-представлению-государственным-гражданским-служащим-города-москвы-лицом-замещающим-государственную-должность-города-москвы-сведений-о-доходах-об-имуществе-и-обязательствах-имущественного-характера"/>Методические рекомендациипо представлению государственным гражданским служащим города Москвы (лицом, замещающим государственную должность города Москвы) сведений о доходах, об имуществе и обязательствах имущественного характера<text:bookmark-end text:name="методические-рекомендациипо-представлению-государственным-гражданским-служащим-города-москвы-лицом-замещающим-государственную-должность-города-москвы-сведений-о-доходах-об-имуществе-и-обязательствах-имущественного-характера"/></text:h>
      <text:p text:style-name="First_20_paragraph">19.10.2014</text:p>
      <text:p text:style-name="Text_20_body">Методические рекомендациипо представлению государственным гражданским служащим города Москвы (лицом, замещающим государственную должность города Москвы) сведений о доходах, об имуществе и обязательствах имущественного характера</text:p>
      <text:p text:style-name="Text_20_body"><text:line-break/></text:p>
      <text:p text:style-name="Text_20_body">Адрес страницы: <text:a xlink:type="simple" xlink:href="http://mozhaisky.mos.ru/anti-corruption/methodical-materials/detail/1356636.html" office:name=""><text:span text:style-name="Definition">http://mozhaisky.mos.ru/anti-corruption/methodical-materials/detail/1356636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15:15:51Z</meta:creation-date>
    <dc:date>2023-05-16T15:15:51Z</dc:date>
  </office:meta>
</office:document-meta>
</file>