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декс-этики-и-служебного-поведения-государственныхгражданских-служащих-города-москвы-управы-можайского-района-города-москвы"/>КОДЕКС ЭТИКИ И СЛУЖЕБНОГО ПОВЕДЕНИЯ ГОСУДАРСТВЕННЫХГРАЖДАНСКИХ СЛУЖАЩИХ ГОРОДА МОСКВЫ УПРАВЫ МОЖАЙСКОГО РАЙОНА ГОРОДА МОСКВЫ<text:bookmark-end text:name="кодекс-этики-и-служебного-поведения-государственныхгражданских-служащих-города-москвы-управы-можайского-района-города-москвы"/></text:h>
      <text:p text:style-name="First_20_paragraph">19.10.2014</text:p>
      <text:p text:style-name="Text_20_body"><text:line-break/></text:p>
      <text:p text:style-name="Text_20_body">Адрес страницы: <text:a xlink:type="simple" xlink:href="http://mozhaisky.mos.ru/anti-corruption/methodical-materials/detail/1356632.html" office:name=""><text:span text:style-name="Definition">http://mozhaisky.mos.ru/anti-corruption/methodical-materials/detail/1356632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6T21:06:38Z</meta:creation-date>
    <dc:date>2024-02-16T21:06:38Z</dc:date>
  </office:meta>
</office:document-meta>
</file>