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зец-заполнения-справки-о-доходах-общая-форма"/>Образец заполнения справки о доходах (общая форма)<text:bookmark-end text:name="образец-заполнения-справки-о-доходах-общая-форма"/></text:h>
      <text:p text:style-name="First_20_paragraph">19.10.2014</text:p>
      <text:p text:style-name="Text_20_body"><text:line-break/></text:p>
      <text:p text:style-name="Text_20_body">Адрес страницы: <text:a xlink:type="simple" xlink:href="http://mozhaisky.mos.ru/anti-corruption/methodical-materials/detail/1356629.html" office:name=""><text:span text:style-name="Definition">http://mozhaisky.mos.ru/anti-corruption/methodical-materials/detail/1356629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18:13:00Z</meta:creation-date>
    <dc:date>2023-05-28T18:13:00Z</dc:date>
  </office:meta>
</office:document-meta>
</file>